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5D50000068F7D7DF831D7E09346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officeooo:paragraph-rsid="001adb10"/>
    </style:style>
    <style:style style:name="P2" style:family="paragraph" style:parent-style-name="Standard">
      <style:text-properties officeooo:paragraph-rsid="001adb10"/>
    </style:style>
    <style:style style:name="P3" style:family="paragraph" style:parent-style-name="Standard">
      <style:text-properties fo:font-size="16pt" fo:font-weight="bold" officeooo:rsid="001adb10" officeooo:paragraph-rsid="001adb10" style:font-size-asian="14pt" style:font-weight-asian="bold" style:font-size-complex="16pt" style:font-weight-complex="bold"/>
    </style:style>
    <style:style style:name="P4" style:family="paragraph" style:parent-style-name="Standard">
      <style:text-properties fo:font-size="16pt" fo:font-weight="bold" officeooo:rsid="001b268d" officeooo:paragraph-rsid="001b268d" style:font-size-asian="14pt" style:font-weight-asian="bold" style:font-size-complex="16pt" style:font-weight-complex="bold"/>
    </style:style>
    <style:style style:name="P5" style:family="paragraph" style:parent-style-name="Standard">
      <style:text-properties fo:font-size="14pt" fo:font-weight="bold" officeooo:rsid="001baa12" officeooo:paragraph-rsid="001baa12" style:font-size-asian="12.25pt" style:font-weight-asian="bold" style:font-size-complex="14pt" style:font-weight-complex="bold"/>
    </style:style>
    <style:style style:name="P6" style:family="paragraph" style:parent-style-name="Standard">
      <style:text-properties fo:font-size="14pt" fo:font-weight="bold" officeooo:rsid="001c3006" officeooo:paragraph-rsid="001c3006" style:font-size-asian="12.25pt" style:font-weight-asian="bold" style:font-size-complex="14pt" style:font-weight-complex="bold"/>
    </style:style>
    <style:style style:name="P7" style:family="paragraph" style:parent-style-name="Standard">
      <style:text-properties fo:font-size="14pt" fo:font-weight="normal" officeooo:rsid="001adb10" officeooo:paragraph-rsid="001adb10" style:font-size-asian="12.25pt" style:font-weight-asian="normal" style:font-size-complex="14pt" style:font-weight-complex="normal"/>
    </style:style>
    <style:style style:name="P8" style:family="paragraph" style:parent-style-name="Standard">
      <style:text-properties fo:font-size="14pt" fo:font-weight="normal" officeooo:rsid="001b2589" officeooo:paragraph-rsid="001b2589" style:font-size-asian="12.25pt" style:font-weight-asian="normal" style:font-size-complex="14pt" style:font-weight-complex="normal"/>
    </style:style>
    <style:style style:name="P9" style:family="paragraph" style:parent-style-name="Standard">
      <style:text-properties fo:font-size="14pt" fo:font-weight="normal" officeooo:rsid="001b268d" officeooo:paragraph-rsid="001b268d" style:font-size-asian="12.25pt" style:font-weight-asian="normal" style:font-size-complex="14pt" style:font-weight-complex="normal"/>
    </style:style>
    <style:style style:name="P10" style:family="paragraph" style:parent-style-name="Standard">
      <style:text-properties fo:font-size="14pt" fo:font-weight="normal" officeooo:rsid="001c3006" officeooo:paragraph-rsid="001c3006" style:font-size-asian="12.25pt" style:font-weight-asian="normal" style:font-size-complex="14pt" style:font-weight-complex="normal"/>
    </style:style>
    <style:style style:name="T1" style:family="text">
      <style:text-properties fo:font-size="28pt" fo:font-weight="bold" officeooo:rsid="00089dcb" style:font-size-asian="24.5pt" style:font-weight-asian="bold" style:font-size-complex="28pt" style:font-weight-complex="bold"/>
    </style:style>
    <style:style style:name="T2" style:family="text">
      <style:text-properties fo:font-size="24pt" fo:font-weight="bold" officeooo:rsid="00089dcb" style:font-size-asian="24pt" style:font-weight-asian="bold" style:font-size-complex="24pt" style:font-weight-complex="bold"/>
    </style:style>
    <style:style style:name="T3" style:family="text">
      <style:text-properties fo:font-size="40pt" fo:font-weight="bold" officeooo:rsid="00089dcb" style:font-size-asian="40pt" style:font-weight-asian="bold" style:font-size-complex="40pt" style:font-weight-complex="bold"/>
    </style:style>
    <style:style style:name="T4" style:family="text">
      <style:text-properties officeooo:rsid="001c3006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Obrázek1" text:anchor-type="paragraph" svg:x="0.323cm" svg:y="-0.96cm" svg:width="3.896cm" svg:height="4.38cm" draw:z-index="0"><draw:image xlink:href="Pictures/10000000000005D50000068F7D7DF831D7E09346.jpg" xlink:type="simple" xlink:show="embed" xlink:actuate="onLoad" loext:mime-type="image/jpeg"/></draw:frame><text:s text:c="17"/><text:span text:style-name="T3">Obec Oslov</text:span></text:p>
      <text:p text:style-name="P2"><text:span text:style-name="T1"><text:s text:c="6"/></text:span><text:span text:style-name="T2">Oslov 86, 398 35 Oslov</text:span> <text:s text:c="4"/></text:p>
      <text:p text:style-name="P2"/>
      <text:p text:style-name="P2"/>
      <text:p text:style-name="P2"/>
      <text:p text:style-name="P3">Žádost o nájem</text:p>
      <text:p text:style-name="P7"/>
      <text:p text:style-name="P7">Žádám tímto o přidělení obecního bytu na adrese Oslov 86, 398 35 Oslov</text:p>
      <text:p text:style-name="P7"/>
      <text:p text:style-name="P7">Za užívání bytu nabízím měsíční nájemné (bez vody a elektřiny): …………….,- Kč</text:p>
      <text:p text:style-name="P7"/>
      <text:p text:style-name="P3">Žadatel:</text:p>
      <text:p text:style-name="P7"/>
      <text:p text:style-name="P7">Jméno a příjmení: …………………………… Datum narození: ………………….</text:p>
      <text:p text:style-name="P7"/>
      <text:p text:style-name="P7">Trvalé bydliště: ………………………………….</text:p>
      <text:p text:style-name="P7"/>
      <text:p text:style-name="P8">Počet osob které budou bydlet ve společné domácnosti včetně nezletilých dětí: ……..</text:p>
      <text:p text:style-name="P8"/>
      <text:p text:style-name="P8"/>
      <text:p text:style-name="P8"/>
      <text:p text:style-name="P4">Čestně prohlašuji, že</text:p>
      <text:p text:style-name="P9">- mám trvalý pobyt v obci Oslov nebo Tukleky</text:p>
      <text:p text:style-name="P9">- nejsem dlužníkem vůči obci Oslov</text:p>
      <text:p text:style-name="P9">- není proti mně vedeno exekuční řízení</text:p>
      <text:p text:style-name="P9"/>
      <text:p text:style-name="P5">Dále prohlašuji, že mnou nabídnutou výši <text:span text:style-name="T4">nájemného x 3 (požadovaná kauce), uhradím do deseti dnů o podpisu nájemní smlouvy.</text:span></text:p>
      <text:p text:style-name="P10">Svým podpisem se zavazuji uzavřít nájemní smlouvu s platností od následujícího měsíce po měsíci, ve kterém bylo přidělení bytu schváleno.</text:p>
      <text:p text:style-name="P10"/>
      <text:p text:style-name="P10"/>
      <text:p text:style-name="P10"/>
      <text:p text:style-name="P10"/>
      <text:p text:style-name="P10">V ………………….. dne …………………. podpis žadatele………………………….</text:p>
      <text:p text:style-name="P10"/>
      <text:p text:style-name="P6"/>
      <text:p text:style-name="P7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4-09-18T08:31:55.779000000</meta:creation-date>
    <meta:generator>LibreOffice/6.3.2.2$Windows_X86_64 LibreOffice_project/98b30e735bda24bc04ab42594c85f7fd8be07b9c</meta:generator>
    <dc:date>2024-09-19T07:39:16.083000000</dc:date>
    <meta:editing-duration>PT1H52M</meta:editing-duration>
    <meta:editing-cycles>4</meta:editing-cycles>
    <meta:document-statistic meta:table-count="0" meta:image-count="1" meta:object-count="0" meta:page-count="1" meta:paragraph-count="16" meta:word-count="128" meta:character-count="843" meta:non-whitespace-character-count="703"/>
  </office:meta>
</office:document-meta>
</file>